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52ca78b3bb4c609b98a93dc56e89d0ba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2" text:outline-level="2"><text:bookmark text:name="outils:sondages:accueil"/><text:bookmark-start text:name="__RefHeading___gestion_des_sondages_1"/><text:bookmark-start text:name="gestion_des_sondages"/>Gestion des sondages<text:bookmark-end text:name="__RefHeading___gestion_des_sondages_1"/><text:bookmark-end text:name="gestion_des_sondages"/></text:h>
      <text:p text:style-name="Text_20_body">Les sondages sont un petit outil qui permet de proposer plusieurs réponses pour une question posée. Les réponses peuvent aussi être mutliples.</text:p>
      <text:p text:style-name="Text_20_body">Attention, il ne s'agit pas d'un outil de vote, car il n'est pas permis de savoir qui a voté (émargements).</text:p>
      <text:p text:style-name="Text_20_body">Une fois lancé, le sondage ne peut plus être modifié.</text:p>
      <text:p text:style-name="Text_20_body"><draw:frame draw:style-name="mediaright" draw:name="0" text:anchor-type="paragraph" draw:z-index="0" svg:width="6.6939583333333cm" svg:height="6.0854166666667cm"><draw:image xlink:href="Pictures/52ca78b3bb4c609b98a93dc56e89d0ba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doc.zourit.net/doku.php?id=outils:sondages:creer" text:style-name="Internet_20_link" text:visited-style-name="Visited_20_Internet_20_Link">Créer un sondage</text:a></text:p>
        </text:list-item>
        <text:list-item>
          <text:p text:style-name="List_20_1_Content"> <text:a xlink:type="simple" xlink:href="https://doc.zourit.net/doku.php?id=outils:sondages:partager" text:style-name="Internet_20_link" text:visited-style-name="Visited_20_Internet_20_Link">Inviter à participer à un sondage</text:a></text:p>
        </text:list-item>
        <text:list-item>
          <text:p text:style-name="List_20_1_Content_Last"> <text:a xlink:type="simple" xlink:href="https://doc.zourit.net/doku.php?id=outils:sondages:participer" text:style-name="Internet_20_link" text:visited-style-name="Visited_20_Internet_20_Link">Participer à un sondage</text:a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sondages:accueil</dc:title>
  </office:meta>
</office:document-meta>
</file>