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4126d652abd35f742725e521db963ba4.png"/>
  <manifest:file-entry manifest:media-type="image/png" manifest:full-path="Pictures/e1e1f7aca21bbe11fab8541b184899a8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_cal:signature_html"/><text:bookmark-start text:name="__RefHeading___inserer_une_signature_generee_par_un_logiciel_1"/><text:bookmark-start text:name="inserer_une_signature_generee_par_un_logiciel"/>Insérer une signature générée par un logiciel<text:bookmark-end text:name="__RefHeading___inserer_une_signature_generee_par_un_logiciel_1"/><text:bookmark-end text:name="inserer_une_signature_generee_par_un_logiciel"/></text:h>
      <text:p text:style-name="Text_20_body">Si vous utilisez un logiciel qui génère une signature, il vous fournira du code HTML, qui ressemble à ça (en bien plus long) :</text:p>
      <text:p text:style-name="Preformatted_20_Text"><text:s text:c="2"/>&lt;div&gt;<text:line-break/><text:s text:c="4"/>&lt;table&gt;<text:line-break/><text:s text:c="6"/>&lt;tbody&gt;<text:line-break/><text:s text:c="6"/>(...)<text:line-break/><text:s text:c="6"/>&lt;/tbody&gt;<text:line-break/><text:s text:c="4"/>&lt;/table&gt;<text:line-break/><text:s text:c="2"/>&lt;/div&gt;<text:line-break/></text:p>
      <text:p text:style-name="Text_20_body">Pour insérer ça dans Zimbra, il faut d'abord s'assurer d'être en format HTML, sélectionnable en haut à droite, entouré en 1, puis cliquer sur l'icône “<text:span text:style-name="Strong_20_Emphasis">&lt;&gt;</text:span>”, entourée en 2 :</text:p>
      <text:p text:style-name="Text_20_body"><draw:frame draw:style-name="media" draw:name="0" text:anchor-type="as-char" draw:z-index="0" svg:width="31.723541666667cm" style:rel-width="100%" svg:height="4.524375cm" style:rel-height="scale"><draw:image xlink:href="Pictures/4126d652abd35f742725e521db963ba4.png" xlink:type="simple" xlink:show="embed" xlink:actuate="onLoad"/></draw:frame></text:p>
      <text:p text:style-name="Text_20_body">Ensuite, la fenêtre suivante s'ouvre : il faut remplacer le contenu de cette zone texte par le HTML généré par votre logiciel, puis cliquer sur “OK”</text:p>
      <text:p text:style-name="Text_20_body"><draw:frame draw:style-name="media" draw:name="1" text:anchor-type="as-char" draw:z-index="1" svg:width="16.959791666667cm" svg:height="16.536458333333cm"><draw:image xlink:href="Pictures/e1e1f7aca21bbe11fab8541b184899a8.png" xlink:type="simple" xlink:show="embed" xlink:actuate="onLoad"/></draw:frame></text:p>
      <text:p text:style-name="Text_20_body">Enfin, il faut bien penser à enregistrer votre signature en cliquant sur le bouton “Enregistrer” en haut à gauche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_cal:signature_html</dc:title>
  </office:meta>
</office:document-meta>
</file>