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media-type="image/png" manifest:full-path="Pictures/86658c19113f4071d856641eade2a21d.png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mail_cal:prefs_zimlets"/><text:bookmark-start text:name="__RefHeading___zimlets_autres_astuces_1"/><text:bookmark-start text:name="zimlets_autres_astuces"/>Zimlets &amp; autres astuces<text:bookmark-end text:name="__RefHeading___zimlets_autres_astuces_1"/><text:bookmark-end text:name="zimlets_autres_astuces"/></text:h>
      <text:p text:style-name="Text_20_body">Les Zimlets sont des applications complémentaires qui améliorent l'outil Zimbra. On peut les comparer aux plugins sur notre navigateur par exemple.</text:p>
      <text:p text:style-name="Text_20_body"><draw:frame draw:style-name="mediacenter" draw:name="0" text:anchor-type="paragraph" draw:z-index="0" svg:width="18.520833333333cm" style:rel-width="100%" svg:height="4.3920833333333cm" style:rel-height="scale"><draw:image xlink:href="Pictures/86658c19113f4071d856641eade2a21d.png" xlink:type="simple" xlink:show="embed" xlink:actuate="onLoad"/></draw:frame></text:p>
      <text:p text:style-name="Text_20_body">Ici il suffit de cocher ou décocher la case selon vos souhaits.</text:p>
      <text:list text:style-name="List_20_1" text:continue-numbering="false">
        <text:list-item>
          <text:p text:style-name="List_20_1_Content_First"> Pour désactiver le chat il faut décocher la case “<text:span text:style-name="Strong_20_Emphasis">OpenChat Zimlet</text:span>”</text:p>
        </text:list-item>
        <text:list-item>
          <text:p text:style-name="List_20_1_Content"> Pour désactiver le surligneur, décocher la case “<text:span text:style-name="Strong_20_Emphasis">Surligneur de recherche</text:span>”</text:p>
        </text:list-item>
        <text:list-item>
          <text:p text:style-name="List_20_1_Content_Last"> etc</text:p>
        </text:list-item>
      </text:list>
      <text:p text:style-name="Text_20_body"> <text:line-break/> <text:line-break/> <text:line-break/>Pour désactiver le mini-calendrier (en bas à gauche) il faut aller dans <text:span text:style-name="Strong_20_Emphasis">Préférences</text:span>  / <text:span text:style-name="Strong_20_Emphasis">Calendrier</text:span>  / <text:span text:style-name="Strong_20_Emphasis">Général</text:span>  et décocher “<text:span text:style-name="Strong_20_Emphasis">Toujours afficher le mini calendrier</text:span>”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mail_cal:prefs_zimlets</dc:title>
  </office:meta>
</office:document-meta>
</file>