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media-type="image/png" manifest:full-path="Pictures/2cf5ccf97d7014381c7e952f7c957a0a.png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mail_cal:contacts_personnes"/><text:bookmark-start text:name="__RefHeading___personnes_contactees_par_mail_1"/><text:bookmark-start text:name="personnes_contactees_par_mail"/>Personnes contactées par mail<text:bookmark-end text:name="__RefHeading___personnes_contactees_par_mail_1"/><text:bookmark-end text:name="personnes_contactees_par_mail"/></text:h>
      <text:p text:style-name="Text_20_body">Le dossier de contacts <text:span text:style-name="Strong_20_Emphasis">Personnes contactées par mail</text:span> comme son nom l'indique est le dossier qui enregistre automatiquement les noms avec lesquelles vous avez échangé par mail </text:p>
      <text:p text:style-name="Text_20_body"><draw:frame draw:style-name="media" draw:name="0" text:anchor-type="as-char" draw:z-index="0" svg:width="10.583333333333cm" svg:height="4.9194699286442cm"><draw:image xlink:href="Pictures/2cf5ccf97d7014381c7e952f7c957a0a.png" xlink:type="simple" xlink:show="embed" xlink:actuate="onLoad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mail_cal:contacts_personnes</dc:title>
  </office:meta>
</office:document-meta>
</file>