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4a0e0ad6b7acd3cde5f8a3a50c1d953c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_cal:contacts_distribution"/><text:bookmark-start text:name="__RefHeading___listes_de_distribution_1"/><text:bookmark-start text:name="listes_de_distribution"/>Listes de distribution<text:bookmark-end text:name="__RefHeading___listes_de_distribution_1"/><text:bookmark-end text:name="listes_de_distribution"/></text:h>
      <text:p text:style-name="Text_20_body">Le dossier de contacts <text:span text:style-name="Strong_20_Emphasis">Listes de distribution</text:span> est le dossier des groupes de contacts dont vous êtes membre, vous ne pouvez pas le supprimer ni vous désabonner</text:p>
      <text:p text:style-name="Text_20_body"><draw:frame draw:style-name="media" draw:name="0" text:anchor-type="as-char" draw:z-index="0" svg:width="10.583333333333cm" svg:height="4.031746031746cm"><draw:image xlink:href="Pictures/4a0e0ad6b7acd3cde5f8a3a50c1d953c.png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_cal:contacts_distribution</dc:title>
  </office:meta>
</office:document-meta>
</file>